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2f578dc80bf98fa4a0286b8366fe6040.png"/>
  <manifest:file-entry manifest:media-type="image/png" manifest:full-path="Pictures/11f0b9c7b9a653352e079d5b9e1e5504.png"/>
  <manifest:file-entry manifest:media-type="image/png" manifest:full-path="Pictures/4794d9959eb906ef14508e03606ec316.png"/>
  <manifest:file-entry manifest:media-type="image/png" manifest:full-path="Pictures/63bd6d0741380cba3f67919eaeee65a2.png"/>
  <manifest:file-entry manifest:media-type="image/png" manifest:full-path="Pictures/c86880a82d0af044017f5ebd82308d4c.png"/>
  <manifest:file-entry manifest:media-type="image/png" manifest:full-path="Pictures/1e1750271910b7cb0e664a744c4490c0.png"/>
  <manifest:file-entry manifest:media-type="image/png" manifest:full-path="Pictures/9095502437b91cf0736f384ccf0d8db1.png"/>
  <manifest:file-entry manifest:media-type="image/png" manifest:full-path="Pictures/7f0267fd9348667644f7a7bf06f34009.png"/>
  <manifest:file-entry manifest:media-type="image/png" manifest:full-path="Pictures/9679873f4a7204f3db32e83e7950e73d.png"/>
  <manifest:file-entry manifest:media-type="image/png" manifest:full-path="Pictures/8b36bf1bdad42c308518afc878ddeb0b.png"/>
  <manifest:file-entry manifest:media-type="image/png" manifest:full-path="Pictures/9f629e8636c6a296c61fc6036f9c2c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mysql"/>MySQL<text:bookmark-end text:name="mysql"/></text:h>
      <text:p text:style-name="Text_20_body">Dersom du har havnet her bruk Bruk MySQL 8.0 ved installasjon av Brikkesys. (Fra Juli 2024)</text:p>
      <text:h text:style-name="Heading_20_3" text:outline-level="3"><text:bookmark-start text:name="installasjon"/>Installasjon<text:bookmark-end text:name="installasjon"/></text:h>
      <text:h text:style-name="Heading_20_4" text:outline-level="4"><text:bookmark-start text:name="mysql_installasjon"/>Mysql installasjon<text:bookmark-end text:name="mysql_installasjon"/></text:h>
      <text:p text:style-name="Text_20_body">
<text:span text:style-name="Strong_20_Emphasis">

Du vil se følgende skjermerbilder ved installasjon av MySQL. 
Du skal hele tiden velge de alternativene som bildene her viser.<text:line-break/>
<text:line-break/>
<text:line-break/>
<text:line-break/>
<draw:frame draw:style-name="media" draw:name="" text:anchor-type="as-char" draw:z-index="0" svg:width="13.335cm" svg:height="10.212916666667cm"><draw:image xlink:href="Pictures/2f578dc80bf98fa4a0286b8366fe6040.png" xlink:type="simple" xlink:show="embed" xlink:actuate="onLoad"/></draw:frame><text:line-break/>
<text:line-break/>
<text:line-break/>
<text:line-break/>
<text:line-break/>
<draw:frame draw:style-name="media" draw:name="" text:anchor-type="as-char" draw:z-index="0" svg:width="13.335cm" svg:height="10.212916666667cm"><draw:image xlink:href="Pictures/11f0b9c7b9a653352e079d5b9e1e5504.png" xlink:type="simple" xlink:show="embed" xlink:actuate="onLoad"/></draw:frame><text:line-break/>
<text:line-break/>
<text:line-break/>
<text:line-break/>
<text:line-break/>
<draw:frame draw:style-name="media" draw:name="" text:anchor-type="as-char" draw:z-index="0" svg:width="13.335cm" svg:height="10.212916666667cm"><draw:image xlink:href="Pictures/4794d9959eb906ef14508e03606ec316.png" xlink:type="simple" xlink:show="embed" xlink:actuate="onLoad"/></draw:frame><text:line-break/>
<text:line-break/>
<text:line-break/>
<text:line-break/>
<text:line-break/>
<draw:frame draw:style-name="media" draw:name="" text:anchor-type="as-char" draw:z-index="0" svg:width="13.335cm" svg:height="10.212916666667cm"><draw:image xlink:href="Pictures/63bd6d0741380cba3f67919eaeee65a2.png" xlink:type="simple" xlink:show="embed" xlink:actuate="onLoad"/></draw:frame><text:line-break/>
<text:line-break/>
<text:line-break/>
<text:line-break/>
<text:line-break/>
<draw:frame draw:style-name="media" draw:name="" text:anchor-type="as-char" draw:z-index="0" svg:width="13.335cm" svg:height="10.212916666667cm"><draw:image xlink:href="Pictures/c86880a82d0af044017f5ebd82308d4c.png" xlink:type="simple" xlink:show="embed" xlink:actuate="onLoad"/></draw:frame><text:line-break/>
Velg Configure the mysql server now. Trykk finish.
<text:line-break/>
<text:line-break/>
<text:line-break/>
<text:line-break/>
<draw:frame draw:style-name="media" draw:name="" text:anchor-type="as-char" draw:z-index="0" svg:width="13.335cm" svg:height="10.212916666667cm"><draw:image xlink:href="Pictures/1e1750271910b7cb0e664a744c4490c0.png" xlink:type="simple" xlink:show="embed" xlink:actuate="onLoad"/></draw:frame><text:line-break/>
<text:line-break/>
<text:line-break/>
<text:line-break/>
<text:line-break/>
<draw:frame draw:style-name="media" draw:name="" text:anchor-type="as-char" draw:z-index="0" svg:width="13.335cm" svg:height="10.212916666667cm"><draw:image xlink:href="Pictures/9095502437b91cf0736f384ccf0d8db1.png" xlink:type="simple" xlink:show="embed" xlink:actuate="onLoad"/></draw:frame><text:line-break/>
<text:line-break/>
<text:line-break/>
<text:line-break/>
<text:line-break/>
<draw:frame draw:style-name="media" draw:name="" text:anchor-type="as-char" draw:z-index="0" svg:width="13.335cm" svg:height="10.212916666667cm"><draw:image xlink:href="Pictures/7f0267fd9348667644f7a7bf06f34009.png" xlink:type="simple" xlink:show="embed" xlink:actuate="onLoad"/></draw:frame><text:line-break/>
<text:line-break/>
<text:line-break/>
<text:line-break/>
<text:line-break/>
<draw:frame draw:style-name="media" draw:name="" text:anchor-type="as-char" draw:z-index="0" svg:width="13.335cm" svg:height="10.212916666667cm"><draw:image xlink:href="Pictures/9679873f4a7204f3db32e83e7950e73d.png" xlink:type="simple" xlink:show="embed" xlink:actuate="onLoad"/></draw:frame><text:line-break/>
Velg et databasepassord. Dette skal du taste inn når brikkesys startes etterpå! Trykk ok
<text:line-break/>
<text:line-break/>
<text:line-break/>
<text:line-break/>
<draw:frame draw:style-name="media" draw:name="" text:anchor-type="as-char" draw:z-index="0" svg:width="13.335cm" svg:height="10.212916666667cm"><draw:image xlink:href="Pictures/8b36bf1bdad42c308518afc878ddeb0b.png" xlink:type="simple" xlink:show="embed" xlink:actuate="onLoad"/></draw:frame><text:line-break/>
<text:line-break/>
<text:line-break/>
<text:line-break/>
<text:line-break/>
<draw:frame draw:style-name="media" draw:name="" text:anchor-type="as-char" draw:z-index="0" svg:width="13.335cm" svg:height="10.212916666667cm"><draw:image xlink:href="Pictures/9f629e8636c6a296c61fc6036f9c2c8f.png" xlink:type="simple" xlink:show="embed" xlink:actuate="onLoad"/></draw:frame>

<text:line-break/>
<text:line-break/>
Feilsituasjoner
<text:line-break/>
Om feil skulle oppstå under installasjonen av MySQL, løses de ofte ved at man avinstallerer MySQL og installerer på nytt. Om dette ikke hjelper har det vist seg at det kan hjelpe å avinstallere MySQL, slette MYSQL-mappa fra harddisken (pass på å ta backup av data-mappa hvis du har data du vil ta vare på), og så installere på nytt til en annen mappe på harddisken enn forrige gang.

</text:span></text:p>
      <text:p text:style-name="Text_20_body">
Copyright © 2004-2007 Asbjørn Bjørgu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